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Arial Unicode MS" svg:font-family="'Arial Unicode MS'" style:font-pitch="variable"/>
    <style:font-face style:name="MS Mincho" svg:font-family="'MS Mincho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margin-left="0cm" fo:margin-right="0cm" fo:text-indent="1.032cm" style:auto-text-indent="false"/>
    </style:style>
    <style:style style:name="P2" style:family="paragraph" style:parent-style-name="Standard">
      <style:paragraph-properties fo:margin-left="0cm" fo:margin-right="0cm" fo:text-indent="0cm" style:auto-text-indent="false"/>
    </style:style>
    <style:style style:name="T1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tab/><text:tab/><text:tab/><text:tab/><text:tab/><text:tab/><text:tab/><text:tab/>.............., dnia .............................. </text:p>
      <text:p text:style-name="Standard"/>
      <text:p text:style-name="Standard"/>
      <text:p text:style-name="Standard">.................................</text:p>
      <text:p text:style-name="Standard">................................</text:p>
      <text:p text:style-name="Standard">...............................</text:p>
      <text:p text:style-name="Standard">................................</text:p>
      <text:p text:style-name="Standard">................................</text:p>
      <text:p text:style-name="Standard">................................</text:p>
      <text:p text:style-name="Standard"><text:tab/><text:tab/><text:tab/><text:tab/><text:tab/><text:tab/><text:span text:style-name="T1">Podanie o pracę</text:span></text:p>
      <text:p text:style-name="Standard"/>
      <text:p text:style-name="P1">Zwracam się z prośbą o zatrudnienie mnie w firmie ...........................................................</text:p>
      <text:p text:style-name="P2">........................................................................................................................................................</text:p>
      <text:p text:style-name="P2"><text:s/>na stanowisku ..............................................................................................................................</text:p>
      <text:p text:style-name="P1">Proszę o pozytywne rozpatrzenie mojego podania o pracę. </text:p>
      <text:p text:style-name="Standard"/>
      <text:p text:style-name="Standard"/>
      <text:p text:style-name="Standard"><text:tab/><text:tab/><text:tab/><text:tab/><text:tab/><text:tab/><text:tab/><text:tab/><text:tab/>......................................</text:p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Arial Unicode MS" svg:font-family="'Arial Unicode MS'" style:font-pitch="variable"/>
    <style:font-face style:name="MS Mincho" svg:font-family="'MS Mincho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Arial Unicode M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List" style:family="paragraph" style:parent-style-name="Text_20_body" style:class="list">
      <style:text-properties style:font-name-complex="Tahoma1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$Win32 OpenOffice.org_project/411m6$Build-9775</meta:generator>
    <meta:creation-date>2013-09-08T20:39:19</meta:creation-date>
    <dc:date>2015-08-06T21:00:05.06</dc:date>
    <meta:print-date>2013-10-08T13:32:02</meta:print-date>
    <dc:language>pl-PL</dc:language>
    <meta:editing-cycles>4</meta:editing-cycles>
    <meta:editing-duration>PT35M12S</meta:editing-duration>
    <meta:document-statistic meta:table-count="0" meta:image-count="0" meta:object-count="0" meta:page-count="1" meta:paragraph-count="13" meta:word-count="35" meta:character-count="778"/>
    <meta:user-defined meta:name="Info 1"/>
    <meta:user-defined meta:name="Info 2"/>
    <meta:user-defined meta:name="Info 3"/>
    <meta:user-defined meta:name="Info 4"/>
  </office:meta>
</office:document-meta>
</file>